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4d48d8f935fe1cdd73e1bdd6508932.png"/>
  <manifest:file-entry manifest:media-type="image/png" manifest:full-path="Pictures/63df682ed728540871a3fb945933c6b1.png"/>
  <manifest:file-entry manifest:media-type="image/png" manifest:full-path="Pictures/0261a2d01fc3972faa645eff85e766d2.png"/>
  <manifest:file-entry manifest:media-type="image/png" manifest:full-path="Pictures/99d3b401ea49bb781db3fff19ff4f605.png"/>
  <manifest:file-entry manifest:media-type="image/png" manifest:full-path="Pictures/48ac66f921270c92ad54cf9e891feee6.png"/>
  <manifest:file-entry manifest:media-type="image/png" manifest:full-path="Pictures/1800a48bae432976b358474b782e8327.png"/>
  <manifest:file-entry manifest:media-type="image/png" manifest:full-path="Pictures/b87f664477561a62e7c230de39c85d53.png"/>
  <manifest:file-entry manifest:media-type="image/png" manifest:full-path="Pictures/1fe4097dcd6b991626c77178fa16fa96.png"/>
  <manifest:file-entry manifest:media-type="image/png" manifest:full-path="Pictures/9086621b7f3dbdf314e692c52d34667b.png"/>
  <manifest:file-entry manifest:media-type="image/png" manifest:full-path="Pictures/53ba2555610b0345fa419362225c12a2.png"/>
  <manifest:file-entry manifest:media-type="image/png" manifest:full-path="Pictures/e9bdaf0ef03a6f9aae679645f01b82d8.png"/>
  <manifest:file-entry manifest:media-type="image/png" manifest:full-path="Pictures/f775e25491699ab631651e4e86df1c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ntlite"/><text:bookmark-start text:name="__RefHeading___ntlite_1"/><text:bookmark-start text:name="ntlite"/>NTLite<text:bookmark-end text:name="__RefHeading___ntlite_1"/><text:bookmark-end text:name="ntlite"/></text:h>
      <text:p text:style-name="Text_20_body">derniers changements à valider:</text:p>
      <text:list text:style-name="List_20_1" text:continue-numbering="false">
        <text:list-item>
          <text:p text:style-name="List_20_1_Content_First"> Paramètres: </text:p>
          <text:list text:style-name="List_20_1">
            <text:list-item>
              <text:p text:style-name="List_20_1_Content"> Système: Animation à l'ouverture de session décocher</text:p>
            </text:list-item>
            <text:list-item>
              <text:p text:style-name="List_20_1_Content"> Explorateur: Panneau de configuration: petites icones</text:p>
            </text:list-item>
            <text:list-item>
              <text:p text:style-name="List_20_1_Content"> Explorateur: Affichage classique désactivé</text:p>
            </text:list-item>
          </text:list>
        </text:list-item>
        <text:list-item>
          <text:p text:style-name="List_20_1_Content_Last"> Unattended: toutes les configurations de locales / + skip activation</text:p>
        </text:list-item>
      </text:list>
      <text:h text:style-name="Heading_20_2" text:outline-level="2"><text:bookmark-start text:name="__RefHeading___faire_des_editions_multiples_2"/><text:bookmark-start text:name="faire_des_editions_multiples"/>Faire Des éditions multiples<text:bookmark-end text:name="__RefHeading___faire_des_editions_multiples_2"/><text:bookmark-end text:name="faire_des_editions_multiples"/></text:h>
      <text:list text:style-name="Numbering_20_1" text:continue-numbering="false">
        <text:list-item>
          <text:p text:style-name="Numbering_20_1_Content_First"> Monter votre image Windows</text:p>
        </text:list-item>
        <text:list-item>
          <text:p text:style-name="Numbering_20_1_Content"> Supprimer les éditions qui ne vous intéressent pas</text:p>
        </text:list-item>
        <text:list-item>
          <text:p text:style-name="Numbering_20_1_Content"> Choisissez une édition que vous souhaitez améliorer et faites un click droit dessus, Exporter, WIM et enregistrez là dans un autre folder <draw:frame draw:style-name="media" draw:name="0" text:anchor-type="as-char" draw:z-index="0" svg:width="25.003125cm" style:rel-width="100%" svg:height="4.445cm" style:rel-height="scale"><draw:image xlink:href="Pictures/d64d48d8f935fe1cdd73e1bdd6508932.png" xlink:type="simple" xlink:show="embed" xlink:actuate="onLoad"/></draw:frame></text:p>
        </text:list-item>
        <text:list-item>
          <text:p text:style-name="Numbering_20_1_Content"> Dans cet export, faites les modifications nécessaires puis assurez-vous que l'image n'est plus montée <draw:frame draw:style-name="media" draw:name="1" text:anchor-type="as-char" draw:z-index="1" svg:width="18.7325cm" style:rel-width="100%" svg:height="2.2489583333333cm" style:rel-height="scale"><draw:image xlink:href="Pictures/63df682ed728540871a3fb945933c6b1.png" xlink:type="simple" xlink:show="embed" xlink:actuate="onLoad"/></draw:frame></text:p>
        </text:list-item>
        <text:list-item>
          <text:p text:style-name="Numbering_20_1_Content"> Une fois que vous souhaitez réimporter votre édition dans l'image Windows, faites un click droit sur votre édition, Exporter, WIM <draw:frame draw:style-name="media" draw:name="2" text:anchor-type="as-char" draw:z-index="2" svg:width="16.880416666667cm" svg:height="4.6302083333333cm"><draw:image xlink:href="Pictures/0261a2d01fc3972faa645eff85e766d2.png" xlink:type="simple" xlink:show="embed" xlink:actuate="onLoad"/></draw:frame></text:p>
        </text:list-item>
        <text:list-item>
          <text:p text:style-name="Numbering_20_1_Content"> Dans la destination de sauvegarde, sélectionnez le fichier install.wim se trouvant dans le dossier Sources de votre image DVD extraite.</text:p>
        </text:list-item>
        <text:list-item>
          <text:p text:style-name="Numbering_20_1_Content_Last"> Au moment de sauvegarder, cliquez sur NON, cela ajoutera votre image aux autres existantes <draw:frame draw:style-name="media" draw:name="3" text:anchor-type="as-char" draw:z-index="3" svg:width="12.117916666667cm" svg:height="4.92125cm"><draw:image xlink:href="Pictures/99d3b401ea49bb781db3fff19ff4f605.png" xlink:type="simple" xlink:show="embed" xlink:actuate="onLoad"/></draw:frame></text:p>
        </text:list-item>
      </text:list>
      <text:h text:style-name="Heading_20_2" text:outline-level="2"><text:bookmark-start text:name="__RefHeading___faire_une_image_propre_3"/><text:bookmark-start text:name="faire_une_image_propre"/>Faire une image "propre"<text:bookmark-end text:name="__RefHeading___faire_une_image_propre_3"/><text:bookmark-end text:name="faire_une_image_propre"/></text:h>
      <text:h text:style-name="Heading_20_3" text:outline-level="3"><text:bookmark-start text:name="__RefHeading___menu_composants_4"/><text:bookmark-start text:name="menu_composants"/>Menu Composants<text:bookmark-end text:name="__RefHeading___menu_composants_4"/><text:bookmark-end text:name="menu_composants"/></text:h>
      <text:list text:style-name="List_20_1" text:continue-numbering="false">
        <text:list-item>
          <text:p text:style-name="List_20_1_Content_First"> Dans le menu modèle, décocher cliquer sur Confidentialité et Jeux <draw:frame draw:style-name="media" draw:name="4" text:anchor-type="as-char" draw:z-index="4" svg:width="18.362083333333cm" style:rel-width="100%" svg:height="9.763125cm" style:rel-height="scale"><draw:image xlink:href="Pictures/48ac66f921270c92ad54cf9e891feee6.png" xlink:type="simple" xlink:show="embed" xlink:actuate="onLoad"/></draw:frame></text:p>
        </text:list-item>
        <text:list-item>
          <text:p text:style-name="List_20_1_Content"> Dans Support matériel –&gt; Impression –&gt; Cocher Imprimer au format PDF <draw:frame draw:style-name="media" draw:name="5" text:anchor-type="as-char" draw:z-index="5" svg:width="18.494375cm" style:rel-width="100%" svg:height="7.6464583333333cm" style:rel-height="scale"><draw:image xlink:href="Pictures/1800a48bae432976b358474b782e8327.png" xlink:type="simple" xlink:show="embed" xlink:actuate="onLoad"/></draw:frame></text:p>
        </text:list-item>
        <text:list-item>
          <text:p text:style-name="List_20_1_Content_Last"> Décocher tout ce qui est relatif à Xbox (principalement dans Windows Apps) <draw:frame draw:style-name="media" draw:name="6" text:anchor-type="as-char" draw:z-index="6" svg:width="43.550416666667cm" style:rel-width="100%" svg:height="7.699375cm" style:rel-height="scale"><draw:image xlink:href="Pictures/b87f664477561a62e7c230de39c85d53.png" xlink:type="simple" xlink:show="embed" xlink:actuate="onLoad"/></draw:frame></text:p>
        </text:list-item>
      </text:list>
      <text:h text:style-name="Heading_20_3" text:outline-level="3"><text:bookmark-start text:name="__RefHeading___menu_fonctionalites_5"/><text:bookmark-start text:name="menu_fonctionalites"/>Menu Fonctionalités<text:bookmark-end text:name="__RefHeading___menu_fonctionalites_5"/><text:bookmark-end text:name="menu_fonctionalites"/></text:h>
      <text:list text:style-name="List_20_1" text:continue-numbering="false">
        <text:list-item>
          <text:p text:style-name="List_20_1_Content_First"> Internet Explorer 11 <text:span text:style-name="Strong_20_Emphasis">Décocher</text:span></text:p>
        </text:list-item>
        <text:list-item>
          <text:p text:style-name="List_20_1_Content"> Media feature → Windows Media Player <text:span text:style-name="Strong_20_Emphasis">Décocher</text:span></text:p>
        </text:list-item>
        <text:list-item>
          <text:p text:style-name="List_20_1_Content_Last"> Microsoft XPS write <text:span text:style-name="Strong_20_Emphasis">Décocher</text:span><draw:frame draw:style-name="media" draw:name="7" text:anchor-type="as-char" draw:z-index="7" svg:width="44.846875cm" style:rel-width="100%" svg:height="8.1227083333333cm" style:rel-height="scale"><draw:image xlink:href="Pictures/1fe4097dcd6b991626c77178fa16fa96.png" xlink:type="simple" xlink:show="embed" xlink:actuate="onLoad"/></draw:frame></text:p>
        </text:list-item>
      </text:list>
      <text:h text:style-name="Heading_20_3" text:outline-level="3"><text:bookmark-start text:name="__RefHeading___menu_parametres_6"/><text:bookmark-start text:name="menu_parametres"/>Menu Paramètres<text:bookmark-end text:name="__RefHeading___menu_parametres_6"/><text:bookmark-end text:name="menu_parametres"/></text:h>
      <text:list text:style-name="List_20_1" text:continue-numbering="false">
        <text:list-item>
          <text:p text:style-name="List_20_1_Content_First"> Bureau</text:p>
          <text:list text:style-name="List_20_1">
            <text:list-item>
              <text:p text:style-name="List_20_1_Content"> Nouvelles &amp; intérets - Widget de la barre de tâches <text:span text:style-name="Strong_20_Emphasis">Décocher</text:span></text:p>
            </text:list-item>
            <text:list-item>
              <text:p text:style-name="List_20_1_Content"> Montrer l'expérience de bienvenue de Windows après les mises à jours <text:span text:style-name="Strong_20_Emphasis">Décocher</text:span></text:p>
            </text:list-item>
            <text:list-item>
              <text:p text:style-name="List_20_1_Content"> Obtenir des conseils, des astuces et des suggestions lorsque vous utilisez Windows <text:span text:style-name="Strong_20_Emphasis">Décocher</text:span> <draw:frame draw:style-name="media" draw:name="8" text:anchor-type="as-char" draw:z-index="8" svg:width="50.773541666667cm" style:rel-width="100%" svg:height="21.457708333333cm" style:rel-height="scale"><draw:image xlink:href="Pictures/9086621b7f3dbdf314e692c52d34667b.png" xlink:type="simple" xlink:show="embed" xlink:actuate="onLoad"/></draw:frame></text:p>
            </text:list-item>
          </text:list>
        </text:list-item>
        <text:list-item>
          <text:p text:style-name="List_20_1_Content"> Confidentialité</text:p>
          <text:list text:style-name="List_20_1">
            <text:list-item>
              <text:p text:style-name="List_20_1_Content"> APPS OEM Préinstallés <text:span text:style-name="Strong_20_Emphasis">Décocher</text:span></text:p>
            </text:list-item>
            <text:list-item>
              <text:p text:style-name="List_20_1_Content"> APPS Préinstallés <text:span text:style-name="Strong_20_Emphasis">Décocher</text:span></text:p>
            </text:list-item>
            <text:list-item>
              <text:p text:style-name="List_20_1_Content"> Autoriser la télémétrie <text:span text:style-name="Strong_20_Emphasis">Sécurité</text:span></text:p>
            </text:list-item>
            <text:list-item>
              <text:p text:style-name="List_20_1_Content"> Autoriser Microsoft à utiliser vos données de diagnostic pour personnaliser encore plus vos expériences <text:span text:style-name="Strong_20_Emphasis">Décocher</text:span></text:p>
            </text:list-item>
            <text:list-item>
              <text:p text:style-name="List_20_1_Content"> Installation automatique des applications sponsorisées <text:span text:style-name="Strong_20_Emphasis">Décocher</text:span></text:p>
            </text:list-item>
            <text:list-item>
              <text:p text:style-name="List_20_1_Content"> Installation automatique des applications suggérées <text:span text:style-name="Strong_20_Emphasis">Décocher</text:span></text:p>
            </text:list-item>
            <text:list-item>
              <text:p text:style-name="List_20_1_Content"> Montrer occasionnellement des suggestions dans le menu démarrer <text:span text:style-name="Strong_20_Emphasis">Décocher</text:span></text:p>
            </text:list-item>
            <text:list-item>
              <text:p text:style-name="List_20_1_Content_Last"> Permettre aux applications d'utiliser l'ID publicitaire <draw:frame draw:style-name="media" draw:name="9" text:anchor-type="as-char" draw:z-index="9" svg:width="33.628541666667cm" style:rel-width="100%" svg:height="17.912291666667cm" style:rel-height="scale"><draw:image xlink:href="Pictures/53ba2555610b0345fa419362225c12a2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menu_unattended_7"/><text:bookmark-start text:name="menu_unattended"/>Menu Unattended<text:bookmark-end text:name="__RefHeading___menu_unattended_7"/><text:bookmark-end text:name="menu_unattended"/></text:h>
      <text:list text:style-name="Numbering_20_1" text:continue-numbering="false">
        <text:list-item>
          <text:p text:style-name="Numbering_20_1_Content_First"> Cocher SetupComplete OEM (cela permet de faire les post install même sur les PC avec une clé Windows OEM)</text:p>
        </text:list-item>
        <text:list-item>
          <text:p text:style-name="Numbering_20_1_Content"> Utiliser l'auto remplissage et créer un utilisateur par défaut: </text:p>
        </text:list-item>
        <text:list-item>
          <text:p text:style-name="Numbering_20_1_Content"> OOBE &gt; Options de Windows &gt; Experience OutOfThebox</text:p>
          <text:list text:style-name="Numbering_20_1">
            <text:list-item>
              <text:p text:style-name="Numbering_20_1_Content"> Fuseau horaire</text:p>
            </text:list-item>
            <text:list-item>
              <text:p text:style-name="Numbering_20_1_Content"> Sauter la page CLUF</text:p>
            </text:list-item>
            <text:list-item>
              <text:p text:style-name="Numbering_20_1_Content"> Sauter la configuration d'un compte local</text:p>
            </text:list-item>
            <text:list-item>
              <text:p text:style-name="Numbering_20_1_Content"> Sauter la configuration d'un compte en ligne</text:p>
            </text:list-item>
            <text:list-item>
              <text:p text:style-name="Numbering_20_1_Content"> Sauter la configuration d'un réseau sans fil</text:p>
            </text:list-item>
            <text:list-item>
              <text:p text:style-name="Numbering_20_1_Content"> Emplacement réseau: home ou bureau</text:p>
            </text:list-item>
            <text:list-item>
              <text:p text:style-name="Numbering_20_1_Content"> Sauter la page “Aller directement”</text:p>
            </text:list-item>
            <text:list-item>
              <text:p text:style-name="Numbering_20_1_Content"> Sauter l'accueil de Windows</text:p>
            </text:list-item>
            <text:list-item>
              <text:p text:style-name="Numbering_20_1_Content_Last"> Sauter le centre d'accueil <draw:frame draw:style-name="media" draw:name="10" text:anchor-type="as-char" draw:z-index="10" svg:width="32.279166666667cm" style:rel-width="100%" svg:height="31.326666666667cm" style:rel-height="scale"><draw:image xlink:href="Pictures/e9bdaf0ef03a6f9aae679645f01b82d8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menu_post_installation_8"/><text:bookmark-start text:name="menu_post_installation"/>Menu Post Installation<text:bookmark-end text:name="__RefHeading___menu_post_installation_8"/><text:bookmark-end text:name="menu_post_installation"/></text:h>
      <text:p text:style-name="Text_20_body">Y mettre des MSI / EXE qu'on souhaite installer automatiquement en fin d'installation
<draw:frame draw:style-name="media" draw:name="11" text:anchor-type="as-char" draw:z-index="11" svg:width="50.4825cm" style:rel-width="100%" svg:height="14.896041666667cm" style:rel-height="scale"><draw:image xlink:href="Pictures/f775e25491699ab631651e4e86df1c3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49:59</meta:creation-date>
    <dc:creator>Generated</dc:creator>
    <dc:date>2026-08-27T10::49:59</dc:date>
    <dc:language>en-US</dc:language>
    <meta:editing-cycles>1</meta:editing-cycles>
    <meta:editing-duration>PT0S</meta:editing-duration>
    <dc:title>windows:ntlite</dc:title>
  </office:meta>
</office:document-meta>
</file>