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f91ee6b40e77ffdd7b6d5ffabfab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probleme-position-ecran"/><text:bookmark-start text:name="__RefHeading___windowsprobleme_de_position_d_ecran_avec_bacofi_boucom_1"/><text:bookmark-start text:name="windowsprobleme_de_position_d_ecran_avec_bacofi_boucom"/>Windows: Probleme de position d'écran avec Bacofi/Boucom<text:bookmark-end text:name="__RefHeading___windowsprobleme_de_position_d_ecran_avec_bacofi_boucom_1"/><text:bookmark-end text:name="windowsprobleme_de_position_d_ecran_avec_bacofi_boucom"/></text:h>
      <text:p text:style-name="Text_20_body">Dans la base de registre, supprimer la clé Configuration</text:p>
      <text:p text:style-name="Text_20_body"><draw:frame draw:style-name="media" draw:name="0" text:anchor-type="as-char" draw:z-index="0" svg:width="19.261666666667cm" style:rel-width="100%" svg:height="14.44625cm" style:rel-height="scale"><draw:image xlink:href="Pictures/13f91ee6b40e77ffdd7b6d5ffabfabc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15:11</meta:creation-date>
    <dc:creator>Generated</dc:creator>
    <dc:date>2026-08-27T10::15:11</dc:date>
    <dc:language>en-US</dc:language>
    <meta:editing-cycles>1</meta:editing-cycles>
    <meta:editing-duration>PT0S</meta:editing-duration>
    <dc:title>windows:probleme-position-ecran</dc:title>
  </office:meta>
</office:document-meta>
</file>