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9fe1ec85cb8394ca12fcce8957504f.png"/>
  <manifest:file-entry manifest:media-type="image/png" manifest:full-path="Pictures/107a94b8ad2e92f0920bcd1d074b6508.png"/>
  <manifest:file-entry manifest:media-type="image/png" manifest:full-path="Pictures/f158626fe83dc920e540f6ad9a56b7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rdp:echecredirect"/><text:bookmark-start text:name="__RefHeading___rdpechec_de_redirection_event_1306_1296_1"/><text:bookmark-start text:name="rdpechec_de_redirection_event_1306_1296"/>RDP: Echec de redirection (event 1306 / 1296)<text:bookmark-end text:name="__RefHeading___rdpechec_de_redirection_event_1306_1296_1"/><text:bookmark-end text:name="rdpechec_de_redirection_event_1306_1296"/></text:h>
      <text:p text:style-name="Text_20_body">Si des erreurs de redirection sont visibles, il faut créer une clé dans le registre pour aider le broker.
<draw:frame draw:style-name="media" draw:name="0" text:anchor-type="as-char" draw:z-index="0" svg:width="41.43375cm" style:rel-width="100%" svg:height="27.013958333333cm" style:rel-height="scale"><draw:image xlink:href="Pictures/5b9fe1ec85cb8394ca12fcce8957504f.png" xlink:type="simple" xlink:show="embed" xlink:actuate="onLoad"/></draw:frame></text:p>
      <text:list text:style-name="Numbering_20_1" text:continue-numbering="false">
        <text:list-item>
          <text:p text:style-name="Numbering_20_1_Content_First"> Dans l'Observateur d'évènement, aller “Journaux des applications et services” → “Microsoft” → “Windows” → “TerminalServices-SessionBroker” → “Operational” et retrouvez l'url qui est donné en retour d'un évènement de type 800 <draw:frame draw:style-name="media" draw:name="1" text:anchor-type="as-char" draw:z-index="1" svg:width="41.75125cm" style:rel-width="100%" svg:height="27.437291666667cm" style:rel-height="scale"><draw:image xlink:href="Pictures/107a94b8ad2e92f0920bcd1d074b6508.png" xlink:type="simple" xlink:show="embed" xlink:actuate="onLoad"/></draw:frame></text:p>
        </text:list-item>
        <text:list-item>
          <text:p text:style-name="Numbering_20_1_Content_Last"> Dans la base de registre, créer une nouvelle clé dans “HKLM\SYSTEM\CurrentControlSet\Control\Terminal Server\ClusterSettings” nommée DefaultTsvUrl avec la valeur copiée de l'étape précédente <draw:frame draw:style-name="media" draw:name="2" text:anchor-type="as-char" draw:z-index="2" svg:width="25.108958333333cm" style:rel-width="100%" svg:height="14.340416666667cm" style:rel-height="scale"><draw:image xlink:href="Pictures/f158626fe83dc920e540f6ad9a56b746.png" xlink:type="simple" xlink:show="embed" xlink:actuate="onLoad"/></draw:frame></text:p>
        </text:list-item>
      </text:list>
      <text:h text:style-name="Heading_20_2" text:outline-level="2"><text:bookmark-start text:name="__RefHeading___source_2"/><text:bookmark-start text:name="source"/>Source<text:bookmark-end text:name="__RefHeading___source_2"/><text:bookmark-end text:name="source"/></text:h>
      <text:p text:style-name="Text_20_body"><text:a xlink:type="simple" xlink:href="https://social.technet.microsoft.com/Forums/en-US/19218ead-f20f-4194-a4d3-9f192eca42d2/windows-2016-rds-event-1306-connection-broker-client-failed-to-redirect-the-user-error-null?forum=winserverTS" text:style-name="Internet_20_link" text:visited-style-name="Visited_20_Internet_20_Link">https://social.technet.microsoft.com/Forums/en-US/19218ead-f20f-4194-a4d3-9f192eca42d2/windows-2016-rds-event-1306-connection-broker-client-failed-to-redirect-the-user-error-null?forum=winserver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0:48</meta:creation-date>
    <dc:creator>Generated</dc:creator>
    <dc:date>2026-08-27T08::10:48</dc:date>
    <dc:language>en-US</dc:language>
    <meta:editing-cycles>1</meta:editing-cycles>
    <meta:editing-duration>PT0S</meta:editing-duration>
    <dc:title>windows:rdp:echecredirect</dc:title>
  </office:meta>
</office:document-meta>
</file>