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802c606e0b4c4595b8b5d42aab0217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ndows:remove-2fa-o365"/><text:bookmark-start text:name="__RefHeading___retirer_la_double_authentification_dans_office_365_1"/><text:bookmark-start text:name="retirer_la_double_authentification_dans_office_365"/>Retirer la double authentification dans Office 365<text:bookmark-end text:name="__RefHeading___retirer_la_double_authentification_dans_office_365_1"/><text:bookmark-end text:name="retirer_la_double_authentification_dans_office_365"/></text:h>
      <text:p text:style-name="Text_20_body">URL: <text:a xlink:type="simple" xlink:href="https://portal.azure.com/#view/Microsoft_AAD_IAM/ActiveDirectoryMenuBlade/~/Properties" text:style-name="Internet_20_link" text:visited-style-name="Visited_20_Internet_20_Link">https://portal.azure.com/#view/Microsoft_AAD_IAM/ActiveDirectoryMenuBlade/~/Properties</text:a></text:p>
      <text:p text:style-name="Text_20_body"><draw:frame draw:style-name="media" draw:name="0" text:anchor-type="as-char" draw:z-index="0" svg:width="49.238958333333cm" style:rel-width="100%" svg:height="42.042291666667cm" style:rel-height="scale"><draw:image xlink:href="Pictures/a802c606e0b4c4595b8b5d42aab02173.png" xlink:type="simple" xlink:show="embed" xlink:actuate="onLoad"/></draw:frame></text:p>
      <text:h text:style-name="Heading_20_2" text:outline-level="2"><text:bookmark-start text:name="__RefHeading___sources_2"/><text:bookmark-start text:name="sources"/>Sources:<text:bookmark-end text:name="__RefHeading___sources_2"/><text:bookmark-end text:name="sources"/></text:h>
      <text:p text:style-name="Text_20_body"><text:a xlink:type="simple" xlink:href="https://rishonapowerplatform.com/2022/07/22/turn-off-multi-factor-authentication-mfa-for-your-organisation-microsoft-365/" text:style-name="Internet_20_link" text:visited-style-name="Visited_20_Internet_20_Link">https://rishonapowerplatform.com/2022/07/22/turn-off-multi-factor-authentication-mfa-for-your-organisation-microsoft-365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07::31:32</meta:creation-date>
    <dc:creator>Generated</dc:creator>
    <dc:date>2026-08-27T07::31:32</dc:date>
    <dc:language>en-US</dc:language>
    <meta:editing-cycles>1</meta:editing-cycles>
    <meta:editing-duration>PT0S</meta:editing-duration>
    <dc:title>windows:remove-2fa-o365</dc:title>
  </office:meta>
</office:document-meta>
</file>