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repair-sfc-dism"/><text:bookmark-start text:name="__RefHeading___windowsrepair_dism_sfc_1"/><text:bookmark-start text:name="windowsrepair_dism_sfc"/>Windows: repair dism &amp; sfc<text:bookmark-end text:name="__RefHeading___windowsrepair_dism_sfc_1"/><text:bookmark-end text:name="windowsrepair_dism_sfc"/></text:h>
      <text:p text:style-name="Text_20_body">Dépendant du format de fichier d'install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ISM /get-wiminfo /wimfile:x:sources/install.wim<text:line-break/>DISM /Online /Cleanup-Image /RestoreHealth /Source:WIM:X:\sources\install.wim:IndexNumber /LimitAccess <text:line-break/>DISM /Online /Cleanup-Image /RestoreHealth /Source:ESD:X:\sources\install.esd:IndexNumber /LimitAccess</text:p>
          </table:table-cell>
        </table:table-row>
      </table:table>
      <text:p text:style-name="Text_20_body">Puis faire un sfc /scanno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1::31:14</meta:creation-date>
    <dc:creator>Generated</dc:creator>
    <dc:date>2026-08-27T11::31:14</dc:date>
    <dc:language>en-US</dc:language>
    <meta:editing-cycles>1</meta:editing-cycles>
    <meta:editing-duration>PT0S</meta:editing-duration>
    <dc:title>windows:repair-sfc-dism</dc:title>
  </office:meta>
</office:document-meta>
</file>