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4c4cffb54e747148803a134bcf2171.png"/>
  <manifest:file-entry manifest:media-type="image/png" manifest:full-path="Pictures/588f0db9efe3c0f2c81e294cfe26f833.png"/>
  <manifest:file-entry manifest:media-type="image/png" manifest:full-path="Pictures/d7bee2c9c1f605f373c92fafa74abaea.png"/>
  <manifest:file-entry manifest:media-type="image/png" manifest:full-path="Pictures/3a26bb807e5c73dfda92e3df01e56fed.png"/>
  <manifest:file-entry manifest:media-type="image/png" manifest:full-path="Pictures/2848387ce8b004aeaf5bb767211295c8.png"/>
  <manifest:file-entry manifest:media-type="image/png" manifest:full-path="Pictures/9cc37797a641052336eaeb4e06af12c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terminalserver:sso"/><text:bookmark-start text:name="__RefHeading___windows_2019_terminal_serversso_1"/><text:bookmark-start text:name="windows_2019_terminal_serversso"/>Windows 2019 Terminal Server : SSO<text:bookmark-end text:name="__RefHeading___windows_2019_terminal_serversso_1"/><text:bookmark-end text:name="windows_2019_terminal_serversso"/></text:h>
      <text:list text:style-name="Numbering_20_1" text:continue-numbering="false">
        <text:list-item>
          <text:p text:style-name="Numbering_20_1_Content_First"> Dans Gestionnaire de serveur, ajouter les certificats:<draw:frame draw:style-name="media" draw:name="0" text:anchor-type="as-char" draw:z-index="0" svg:width="36.195cm" style:rel-width="100%" svg:height="26.961041666667cm" style:rel-height="scale"><draw:image xlink:href="Pictures/474c4cffb54e747148803a134bcf2171.png" xlink:type="simple" xlink:show="embed" xlink:actuate="onLoad"/></draw:frame> <draw:frame draw:style-name="media" draw:name="1" text:anchor-type="as-char" draw:z-index="1" svg:width="24.28875cm" style:rel-width="100%" svg:height="19.473333333333cm" style:rel-height="scale"><draw:image xlink:href="Pictures/588f0db9efe3c0f2c81e294cfe26f833.png" xlink:type="simple" xlink:show="embed" xlink:actuate="onLoad"/></draw:frame> <draw:frame draw:style-name="media" draw:name="2" text:anchor-type="as-char" draw:z-index="2" svg:width="24.209375cm" style:rel-width="100%" svg:height="19.473333333333cm" style:rel-height="scale"><draw:image xlink:href="Pictures/d7bee2c9c1f605f373c92fafa74abaea.png" xlink:type="simple" xlink:show="embed" xlink:actuate="onLoad"/></draw:frame></text:p>
        </text:list-item>
        <text:list-item>
          <text:p text:style-name="Numbering_20_1_Content"> Faire ceci <draw:frame draw:style-name="media" draw:name="3" text:anchor-type="as-char" draw:z-index="3" svg:width="24.368125cm" style:rel-width="100%" svg:height="19.579166666667cm" style:rel-height="scale"><draw:image xlink:href="Pictures/3a26bb807e5c73dfda92e3df01e56fed.png" xlink:type="simple" xlink:show="embed" xlink:actuate="onLoad"/></draw:frame></text:p>
        </text:list-item>
        <text:list-item>
          <text:p text:style-name="Numbering_20_1_Content"> Dans Gestionnaire des services Internet (IIS), naviguer vers RDWEB et cliquer sur Authentification <draw:frame draw:style-name="media" draw:name="4" text:anchor-type="as-char" draw:z-index="4" svg:width="43.629791666667cm" style:rel-width="100%" svg:height="19.949583333333cm" style:rel-height="scale"><draw:image xlink:href="Pictures/2848387ce8b004aeaf5bb767211295c8.png" xlink:type="simple" xlink:show="embed" xlink:actuate="onLoad"/></draw:frame></text:p>
        </text:list-item>
        <text:list-item>
          <text:p text:style-name="Numbering_20_1_Content"> Désactiver les connexions anonymes et choisir authentification Windows <draw:frame draw:style-name="media" draw:name="5" text:anchor-type="as-char" draw:z-index="5" svg:width="23.944791666667cm" style:rel-width="100%" svg:height="8.9958333333333cm" style:rel-height="scale"><draw:image xlink:href="Pictures/9cc37797a641052336eaeb4e06af12c0.png" xlink:type="simple" xlink:show="embed" xlink:actuate="onLoad"/></draw:frame></text:p>
        </text:list-item>
        <text:list-item>
          <text:p text:style-name="Numbering_20_1_Content"> Faire la commande iisreset </text:p>
          <text:p text:style-name="Preformatted_20_Text">iisreset /noforce</text:p>
        </text:list-item>
      </text:list>
      <text:p text:style-name="Text_20_body">A continu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09:39</meta:creation-date>
    <dc:creator>Generated</dc:creator>
    <dc:date>2026-08-27T08::09:39</dc:date>
    <dc:language>en-US</dc:language>
    <meta:editing-cycles>1</meta:editing-cycles>
    <meta:editing-duration>PT0S</meta:editing-duration>
    <dc:title>windows:terminalserver:sso</dc:title>
  </office:meta>
</office:document-meta>
</file>