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5b549f9746647cb64352d1d40822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veille-moderne"/><text:bookmark-start text:name="__RefHeading___desactiver_la_veille_moderne_dans_windows_1"/><text:bookmark-start text:name="desactiver_la_veille_moderne_dans_windows"/>Désactiver la Veille Moderne dans Windows<text:bookmark-end text:name="__RefHeading___desactiver_la_veille_moderne_dans_windows_1"/><text:bookmark-end text:name="desactiver_la_veille_moderne_dans_windows"/></text:h>
      <text:p text:style-name="Text_20_body">Si vous souhaitez désactiver la veille moderne (un message similaire dans l'event log)
<draw:frame draw:style-name="media" draw:name="0" text:anchor-type="as-char" draw:z-index="0" svg:width="27.013958333333cm" style:rel-width="100%" svg:height="23.8125cm" style:rel-height="scale"><draw:image xlink:href="Pictures/d45b549f9746647cb64352d1d4082210.pn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g add HKLM\System\CurrentControlSet\Control\Power /v PlatformAoAcOverride /t REG_DWORD /d 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54</meta:creation-date>
    <dc:creator>Generated</dc:creator>
    <dc:date>2026-08-27T07::31:54</dc:date>
    <dc:language>en-US</dc:language>
    <meta:editing-cycles>1</meta:editing-cycles>
    <meta:editing-duration>PT0S</meta:editing-duration>
    <dc:title>windows:veille-moderne</dc:title>
  </office:meta>
</office:document-meta>
</file>