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a7df3187fe2ee820a7348f41c3bd29.png"/>
  <manifest:file-entry manifest:media-type="image/png" manifest:full-path="Pictures/e35ff8c1753e6a77ce7aff6d884af340.png"/>
  <manifest:file-entry manifest:media-type="image/png" manifest:full-path="Pictures/6762aa07cd5ece0be4c5a4957a8bb46d.png"/>
  <manifest:file-entry manifest:media-type="image/png" manifest:full-path="Pictures/b57314d771e34ea613620cfa2878f4f5.png"/>
  <manifest:file-entry manifest:media-type="image/png" manifest:full-path="Pictures/1477181e9391dfe51a75debdbbc3924d.png"/>
  <manifest:file-entry manifest:media-type="image/png" manifest:full-path="Pictures/ff16fcfc1231733d7259452d6473a448.png"/>
  <manifest:file-entry manifest:media-type="image/png" manifest:full-path="Pictures/0d7135c4f414268e4aad6999fc4469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json_item"/><text:bookmark-start text:name="__RefHeading___zabbixtravailler_avec_une_cle_json_exemple_avec_monitoring_gateway_1"/><text:bookmark-start text:name="zabbixtravailler_avec_une_cle_json_exemple_avec_monitoring_gateway"/>Zabbix: travailler avec une clé JSON (exemple avec monitoring gateway)<text:bookmark-end text:name="__RefHeading___zabbixtravailler_avec_une_cle_json_exemple_avec_monitoring_gateway_1"/><text:bookmark-end text:name="zabbixtravailler_avec_une_cle_json_exemple_avec_monitoring_gateway"/></text:h>
      <text:p text:style-name="Text_20_body">Prennons l'exemple d'une clé nommée vincent qui va retourner un json:<draw:frame draw:style-name="media" draw:name="0" text:anchor-type="as-char" draw:z-index="0" svg:width="50.4825cm" style:rel-width="100%" svg:height="20.425833333333cm" style:rel-height="scale"><draw:image xlink:href="Pictures/9aa7df3187fe2ee820a7348f41c3bd29.png" xlink:type="simple" xlink:show="embed" xlink:actuate="onLoad"/></draw:frame>
(noer qu'il faut mettre sudo d'abord pour que les données soient fetchées)</text:p>
      <text:list text:style-name="Numbering_20_1" text:continue-numbering="false">
        <text:list-item>
          <text:p text:style-name="Numbering_20_1_Content_First"> Créer un nouvel item sur un hôte de type texte qui ira collecté la clée créée <draw:frame draw:style-name="media" draw:name="1" text:anchor-type="as-char" draw:z-index="1" svg:width="53.101875cm" style:rel-width="100%" svg:height="28.522083333333cm" style:rel-height="scale"><draw:image xlink:href="Pictures/e35ff8c1753e6a77ce7aff6d884af340.png" xlink:type="simple" xlink:show="embed" xlink:actuate="onLoad"/></draw:frame></text:p>
        </text:list-item>
        <text:list-item>
          <text:p text:style-name="Numbering_20_1_Content"> Puis cliquer sur les petits points à la hauteur de l'élément créé et créer un élément dépendant <draw:frame draw:style-name="media" draw:name="2" text:anchor-type="as-char" draw:z-index="2" svg:width="44.555833333333cm" style:rel-width="100%" svg:height="34.528125cm" style:rel-height="scale"><draw:image xlink:href="Pictures/6762aa07cd5ece0be4c5a4957a8bb46d.png" xlink:type="simple" xlink:show="embed" xlink:actuate="onLoad"/></draw:frame></text:p>
        </text:list-item>
        <text:list-item>
          <text:p text:style-name="Numbering_20_1_Content"> Lui donner un nouveau nom et une nouvelle clé, toujours en type texte puis se rendre dans prétraitement <draw:frame draw:style-name="media" draw:name="3" text:anchor-type="as-char" draw:z-index="3" svg:width="52.334583333333cm" style:rel-width="100%" svg:height="27.013958333333cm" style:rel-height="scale"><draw:image xlink:href="Pictures/b57314d771e34ea613620cfa2878f4f5.png" xlink:type="simple" xlink:show="embed" xlink:actuate="onLoad"/></draw:frame></text:p>
        </text:list-item>
        <text:list-item>
          <text:p text:style-name="Numbering_20_1_Content"> Choisir jsonpath et définir le chemin qui vous intéresse, exemple: $.dpinger.WAN_PPPOE.status <draw:frame draw:style-name="media" draw:name="4" text:anchor-type="as-char" draw:z-index="4" svg:width="60.616041666667cm" style:rel-width="100%" svg:height="27.675416666667cm" style:rel-height="scale"><draw:image xlink:href="Pictures/1477181e9391dfe51a75debdbbc3924d.png" xlink:type="simple" xlink:show="embed" xlink:actuate="onLoad"/></draw:frame></text:p>
        </text:list-item>
        <text:list-item>
          <text:p text:style-name="Numbering_20_1_Content_Last"> Exemple d'un trigger: <draw:frame draw:style-name="media" draw:name="5" text:anchor-type="as-char" draw:z-index="5" svg:width="26.961041666667cm" style:rel-width="100%" svg:height="15.478125cm" style:rel-height="scale"><draw:image xlink:href="Pictures/ff16fcfc1231733d7259452d6473a448.png" xlink:type="simple" xlink:show="embed" xlink:actuate="onLoad"/></draw:frame> <draw:frame draw:style-name="media" draw:name="6" text:anchor-type="as-char" draw:z-index="6" svg:width="21.801666666667cm" style:rel-width="100%" svg:height="21.060833333333cm" style:rel-height="scale"><draw:image xlink:href="Pictures/0d7135c4f414268e4aad6999fc44690a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4</meta:creation-date>
    <dc:creator>Generated</dc:creator>
    <dc:date>2026-08-27T10::01:44</dc:date>
    <dc:language>en-US</dc:language>
    <meta:editing-cycles>1</meta:editing-cycles>
    <meta:editing-duration>PT0S</meta:editing-duration>
    <dc:title>zabbix:json_item</dc:title>
  </office:meta>
</office:document-meta>
</file>