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4c53cb30c444b4cca3eb324a6e7a15.png"/>
  <manifest:file-entry manifest:media-type="image/png" manifest:full-path="Pictures/f721571e4e1ab576cd8a229ae1cde168.png"/>
  <manifest:file-entry manifest:media-type="image/png" manifest:full-path="Pictures/c4b21dd1c346bfa021db699befce70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bbix:monitor-opnsense-vpn"/><text:bookmark-start text:name="__RefHeading___monitorer_les_acces_vpn_sur_opnsense_dans_zabbix_1"/><text:bookmark-start text:name="monitorer_les_acces_vpn_sur_opnsense_dans_zabbix"/>Monitorer les accès VPN sur OPNSense dans Zabbix<text:bookmark-end text:name="__RefHeading___monitorer_les_acces_vpn_sur_opnsense_dans_zabbix_1"/><text:bookmark-end text:name="monitorer_les_acces_vpn_sur_opnsense_dans_zabbix"/></text:h>
      <text:h text:style-name="Heading_20_2" text:outline-level="2"><text:bookmark-start text:name="__RefHeading___dans_zabbix_2"/><text:bookmark-start text:name="dans_zabbix"/>Dans Zabbix<text:bookmark-end text:name="__RefHeading___dans_zabbix_2"/><text:bookmark-end text:name="dans_zabbix"/></text:h>
      <text:h text:style-name="Heading_20_3" text:outline-level="3"><text:bookmark-start text:name="__RefHeading___items_3"/><text:bookmark-start text:name="items"/>Items<text:bookmark-end text:name="__RefHeading___items_3"/><text:bookmark-end text:name="items"/></text:h>
      <text:p text:style-name="Text_20_body">Premier item: </text:p>
      <text:p text:style-name="Preformatted_20_Text">log[/var/log/openvpn/latest.log,".*user.*",,,skip,,]</text:p>
      <text:p text:style-name="Text_20_body"><draw:frame draw:style-name="media" draw:name="0" text:anchor-type="as-char" draw:z-index="0" svg:width="24.28875cm" style:rel-width="100%" svg:height="16.51cm" style:rel-height="scale"><draw:image xlink:href="Pictures/554c53cb30c444b4cca3eb324a6e7a15.png" xlink:type="simple" xlink:show="embed" xlink:actuate="onLoad"/></draw:frame></text:p>
      <text:p text:style-name="Text_20_body">Deuxième item d:</text:p>
      <text:p text:style-name="Preformatted_20_Text">log[/var/log/openvpn/latest.log,".*could not authenticate.*",,,skip,,]</text:p>
      <text:p text:style-name="Text_20_body"><draw:frame draw:style-name="media" draw:name="1" text:anchor-type="as-char" draw:z-index="1" svg:width="22.489583333333cm" style:rel-width="100%" svg:height="15.689791666667cm" style:rel-height="scale"><draw:image xlink:href="Pictures/f721571e4e1ab576cd8a229ae1cde168.png" xlink:type="simple" xlink:show="embed" xlink:actuate="onLoad"/></draw:frame></text:p>
      <text:h text:style-name="Heading_20_3" text:outline-level="3"><text:bookmark-start text:name="__RefHeading___trigger_4"/><text:bookmark-start text:name="trigger"/>Trigger<text:bookmark-end text:name="__RefHeading___trigger_4"/><text:bookmark-end text:name="trigger"/></text:h>
      <text:p text:style-name="Preformatted_20_Text">nodata(/gateway.tpcontrol.lan/log[/var/log/openvpn/latest.log,".*could not authenticate.*",,,skip,,],60m)=0</text:p>
      <text:p text:style-name="Text_20_body"><draw:frame draw:style-name="media" draw:name="2" text:anchor-type="as-char" draw:z-index="2" svg:width="21.775208333333cm" style:rel-width="100%" svg:height="19.473333333333cm" style:rel-height="scale"><draw:image xlink:href="Pictures/c4b21dd1c346bfa021db699befce700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7:20</meta:creation-date>
    <dc:creator>Generated</dc:creator>
    <dc:date>2026-08-27T07::27:20</dc:date>
    <dc:language>en-US</dc:language>
    <meta:editing-cycles>1</meta:editing-cycles>
    <meta:editing-duration>PT0S</meta:editing-duration>
    <dc:title>zabbix:monitor-opnsense-vpn</dc:title>
  </office:meta>
</office:document-meta>
</file>