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673ebfdac40e57e03c43e19459aa4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abbix:power-hp-gen9"/><text:bookmark-start text:name="__RefHeading___zabbixmesurer_la_consommation_d_un_hp_proliant_dl380_gen9_1"/><text:bookmark-start text:name="zabbixmesurer_la_consommation_d_un_hp_proliant_dl380_gen9"/>Zabbix: mesurer la consommation d'un HP Proliant DL380 Gen9<text:bookmark-end text:name="__RefHeading___zabbixmesurer_la_consommation_d_un_hp_proliant_dl380_gen9_1"/><text:bookmark-end text:name="zabbixmesurer_la_consommation_d_un_hp_proliant_dl380_gen9"/></text:h>
      <text:p text:style-name="Text_20_body">Pour se faire, il faut une clé iLo Advanced.</text:p>
      <text:p text:style-name="Text_20_body">oid: 1.3.6.1.4.1.232.6.2.15.3.0</text:p>
      <text:p text:style-name="Text_20_body"><draw:frame draw:style-name="media" draw:name="0" text:anchor-type="as-char" draw:z-index="0" svg:width="23.97125cm" style:rel-width="100%" svg:height="20.214166666667cm" style:rel-height="scale"><draw:image xlink:href="Pictures/e673ebfdac40e57e03c43e19459aa46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4:24</meta:creation-date>
    <dc:creator>Generated</dc:creator>
    <dc:date>2026-08-27T09::24:24</dc:date>
    <dc:language>en-US</dc:language>
    <meta:editing-cycles>1</meta:editing-cycles>
    <meta:editing-duration>PT0S</meta:editing-duration>
    <dc:title>zabbix:power-hp-gen9</dc:title>
  </office:meta>
</office:document-meta>
</file>