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9593e38e46efce2fde6f2f15c57302.png"/>
  <manifest:file-entry manifest:media-type="image/png" manifest:full-path="Pictures/d7b33bb9a03931741382e80a2a641267.png"/>
  <manifest:file-entry manifest:media-type="image/png" manifest:full-path="Pictures/634fa4ec2ef7da307eaaa133102b3313.png"/>
  <manifest:file-entry manifest:media-type="image/png" manifest:full-path="Pictures/a5fbaa9747fa3d973c4c9e269fe9619c.png"/>
  <manifest:file-entry manifest:media-type="image/png" manifest:full-path="Pictures/cee8896b2f21726c91db447f480580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proxy_opnsense"/><text:bookmark-start text:name="__RefHeading___zabbixproxy_sur_opnsense_1"/><text:bookmark-start text:name="zabbixproxy_sur_opnsense"/>Zabbix: Proxy sur Opnsense<text:bookmark-end text:name="__RefHeading___zabbixproxy_sur_opnsense_1"/><text:bookmark-end text:name="zabbixproxy_sur_opnsense"/></text:h>
      <text:h text:style-name="Heading_20_2" text:outline-level="2"><text:bookmark-start text:name="__RefHeading___configuration_zabbix-proxy_dans_opensense_2"/><text:bookmark-start text:name="configuration_zabbix-proxy_dans_opensense"/>Configuration Zabbix-Proxy dans Opensense<text:bookmark-end text:name="__RefHeading___configuration_zabbix-proxy_dans_opensense_2"/><text:bookmark-end text:name="configuration_zabbix-proxy_dans_opensense"/></text:h>
      <text:list text:style-name="Numbering_20_1" text:continue-numbering="false">
        <text:list-item>
          <text:p text:style-name="Numbering_20_1_Content_First"> Ne pas cocher la case “Proxy mode” (c'est pour activer le mode passif)</text:p>
        </text:list-item>
        <text:list-item>
          <text:p text:style-name="Numbering_20_1_Content"> Indiquer le nom du serveur Zabbix</text:p>
        </text:list-item>
        <text:list-item>
          <text:p text:style-name="Numbering_20_1_Content_Last"> Indiquer le nom de l'hôte qui devra être le même que dans Zabbix</text:p>
        </text:list-item>
      </text:list>
      <text:p text:style-name="Text_20_body"><draw:frame draw:style-name="media" draw:name="0" text:anchor-type="as-char" draw:z-index="0" svg:width="57.15cm" style:rel-width="100%" svg:height="33.416875cm" style:rel-height="scale"><draw:image xlink:href="Pictures/3a9593e38e46efce2fde6f2f15c57302.png" xlink:type="simple" xlink:show="embed" xlink:actuate="onLoad"/></draw:frame></text:p>
      <text:h text:style-name="Heading_20_2" text:outline-level="2"><text:bookmark-start text:name="__RefHeading___configuration_du_proxy_dans_zabbix_3"/><text:bookmark-start text:name="configuration_du_proxy_dans_zabbix"/>Configuration du proxy dans Zabbix<text:bookmark-end text:name="__RefHeading___configuration_du_proxy_dans_zabbix_3"/><text:bookmark-end text:name="configuration_du_proxy_dans_zabbix"/></text:h>
      <text:p text:style-name="Text_20_body">Dans Administration, Proxy, créer un nouveau Proxy en mode actif
<draw:frame draw:style-name="media" draw:name="1" text:anchor-type="as-char" draw:z-index="1" svg:width="46.83125cm" style:rel-width="100%" svg:height="25.611666666667cm" style:rel-height="scale"><draw:image xlink:href="Pictures/d7b33bb9a03931741382e80a2a641267.png" xlink:type="simple" xlink:show="embed" xlink:actuate="onLoad"/></draw:frame></text:p>
      <text:h text:style-name="Heading_20_2" text:outline-level="2"><text:bookmark-start text:name="__RefHeading___collecter_un_hote_a_distance_a_travers_un_proxy_4"/><text:bookmark-start text:name="collecter_un_hote_a_distance_a_travers_un_proxy"/>Collecter un hôte à distance à travers un proxy<text:bookmark-end text:name="__RefHeading___collecter_un_hote_a_distance_a_travers_un_proxy_4"/><text:bookmark-end text:name="collecter_un_hote_a_distance_a_travers_un_proxy"/></text:h>
      <text:p text:style-name="Text_20_body">Bien spécifier son Proxy dans la fiche configuration de l'hôte
<draw:frame draw:style-name="media" draw:name="2" text:anchor-type="as-char" draw:z-index="2" svg:width="46.355cm" style:rel-width="100%" svg:height="27.675416666667cm" style:rel-height="scale"><draw:image xlink:href="Pictures/634fa4ec2ef7da307eaaa133102b3313.png" xlink:type="simple" xlink:show="embed" xlink:actuate="onLoad"/></draw:frame></text:p>
      <text:h text:style-name="Heading_20_2" text:outline-level="2"><text:bookmark-start text:name="__RefHeading___cas_pratiquemonitorer_l_opnsense_par_le_proxy_sur_la_meme_machine_5"/><text:bookmark-start text:name="cas_pratiquemonitorer_l_opnsense_par_le_proxy_sur_la_meme_machine"/>Cas pratique: Monitorer l'Opnsense par le Proxy sur la même machine<text:bookmark-end text:name="__RefHeading___cas_pratiquemonitorer_l_opnsense_par_le_proxy_sur_la_meme_machine_5"/><text:bookmark-end text:name="cas_pratiquemonitorer_l_opnsense_par_le_proxy_sur_la_meme_machine"/></text:h>
      <text:p text:style-name="Text_20_body">Pour y arriver, il faut installer zabbix-agent et spécifier le serveur dans “zabbix server” du premier onglet et “active check servers” du troisième onglet.</text:p>
      <text:p text:style-name="Text_20_body"><draw:frame draw:style-name="media" draw:name="3" text:anchor-type="as-char" draw:z-index="3" svg:width="49.953333333333cm" style:rel-width="100%" svg:height="28.998333333333cm" style:rel-height="scale"><draw:image xlink:href="Pictures/a5fbaa9747fa3d973c4c9e269fe9619c.png" xlink:type="simple" xlink:show="embed" xlink:actuate="onLoad"/></draw:frame></text:p>
      <text:p text:style-name="Text_20_body"><draw:frame draw:style-name="media" draw:name="4" text:anchor-type="as-char" draw:z-index="4" svg:width="50.138541666667cm" style:rel-width="100%" svg:height="28.41625cm" style:rel-height="scale"><draw:image xlink:href="Pictures/cee8896b2f21726c91db447f480580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01</meta:creation-date>
    <dc:creator>Generated</dc:creator>
    <dc:date>2026-08-27T07::24:01</dc:date>
    <dc:language>en-US</dc:language>
    <meta:editing-cycles>1</meta:editing-cycles>
    <meta:editing-duration>PT0S</meta:editing-duration>
    <dc:title>zabbix:proxy_opnsense</dc:title>
  </office:meta>
</office:document-meta>
</file>