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9e03f8552b8ca365a5b51ac4312bf28.png"/>
  <manifest:file-entry manifest:media-type="image/png" manifest:full-path="Pictures/a3ff8201b91cc3dbf41d309a0e5a3801.png"/>
  <manifest:file-entry manifest:media-type="image/png" manifest:full-path="Pictures/d25c56773a14b88d0f5cf8aa9a0f7774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abbix:ups-trigger"/><text:bookmark-start text:name="__RefHeading___zabbixfaire_un_trigger_base_sur_une_alerte_ups_1"/><text:bookmark-start text:name="zabbixfaire_un_trigger_base_sur_une_alerte_ups"/>Zabbix: faire un trigger basé sur une alerte UPS<text:bookmark-end text:name="__RefHeading___zabbixfaire_un_trigger_base_sur_une_alerte_ups_1"/><text:bookmark-end text:name="zabbixfaire_un_trigger_base_sur_une_alerte_ups"/></text:h>
      <text:p text:style-name="Text_20_body">Exemple: éteindre une série d'équipements lorsque l'ups passe en dessous d'un certain niveau.</text:p>
      <text:h text:style-name="Heading_20_2" text:outline-level="2"><text:bookmark-start text:name="__RefHeading___prerequis_2"/><text:bookmark-start text:name="prerequis"/>Prérequis<text:bookmark-end text:name="__RefHeading___prerequis_2"/><text:bookmark-end text:name="prerequis"/></text:h>
      <text:list text:style-name="Numbering_20_1" text:continue-numbering="false">
        <text:list-item>
          <text:p text:style-name="Numbering_20_1_Content_First"> Avoir un trigger qui s'enclenche passé un certain seuil </text:p>
        </text:list-item>
        <text:list-item>
          <text:p text:style-name="Numbering_20_1_Content"> Sur les machines qui doivent s'éteindre si la batterie se vide, donner le droit à zabbix agent de lancer la commande init 0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3">echo</text:span> <text:span text:style-name="highlight_st0">"zabbix ALL=(ALL) NOPASSWD:/usr/sbin/init"</text:span> <text:span text:style-name="highlight_sy0">&gt;</text:span> <text:span text:style-name="highlight_sy0">/</text:span>etc<text:span text:style-name="highlight_sy0">/</text:span>sudoers.d<text:span text:style-name="highlight_sy0">/</text:span>zabbix_reboot</text:p>
          </table:table-cell>
        </table:table-row>
      </table:table>
      <text:list text:style-name="Numbering_20_1" text:continue-numbering="true">
        <text:list-item/>
      </text:list>
      <text:h text:style-name="Heading_20_2" text:outline-level="2"><text:bookmark-start text:name="__RefHeading___configuration_dans_zabbix_3"/><text:bookmark-start text:name="configuration_dans_zabbix"/>Configuration dans Zabbix<text:bookmark-end text:name="__RefHeading___configuration_dans_zabbix_3"/><text:bookmark-end text:name="configuration_dans_zabbix"/></text:h>
      <text:list text:style-name="Numbering_20_1" text:continue-numbering="false">
        <text:list-item>
          <text:p text:style-name="Numbering_20_1_Content_First"> Dans Zabbix → Alerts → Scripts, créer un Script pour un Zabbix Agent <draw:frame draw:style-name="media" draw:name="0" text:anchor-type="as-char" draw:z-index="0" svg:width="21.616458333333cm" style:rel-width="100%" svg:height="14.578541666667cm" style:rel-height="scale"><draw:image xlink:href="Pictures/69e03f8552b8ca365a5b51ac4312bf28.png" xlink:type="simple" xlink:show="embed" xlink:actuate="onLoad"/></draw:frame></text:p>
        </text:list-item>
        <text:list-item>
          <text:p text:style-name="Numbering_20_1_Content"> Dans Alerts → Actions → Trigger actions créer une nouvelle règle <draw:frame draw:style-name="media" draw:name="1" text:anchor-type="as-char" draw:z-index="1" svg:width="27.596041666667cm" style:rel-width="100%" svg:height="9.1016666666667cm" style:rel-height="scale"><draw:image xlink:href="Pictures/a3ff8201b91cc3dbf41d309a0e5a3801.png" xlink:type="simple" xlink:show="embed" xlink:actuate="onLoad"/></draw:frame> </text:p>
          <text:list text:style-name="Numbering_20_1">
            <text:list-item>
              <text:p text:style-name="Numbering_20_1_Content_Last"> Dans le menu “operation details”, s'assurer que “current host” est coché <draw:frame draw:style-name="media" draw:name="2" text:anchor-type="as-char" draw:z-index="2" svg:width="27.648958333333cm" style:rel-width="100%" svg:height="15.927916666667cm" style:rel-height="scale"><draw:image xlink:href="Pictures/d25c56773a14b88d0f5cf8aa9a0f7774.png" xlink:type="simple" xlink:show="embed" xlink:actuate="onLoad"/></draw:frame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59:18</meta:creation-date>
    <dc:creator>Generated</dc:creator>
    <dc:date>2026-08-27T09::59:18</dc:date>
    <dc:language>en-US</dc:language>
    <meta:editing-cycles>1</meta:editing-cycles>
    <meta:editing-duration>PT0S</meta:editing-duration>
    <dc:title>zabbix:ups-trigger</dc:title>
  </office:meta>
</office:document-meta>
</file>